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splitsen van de woning op het perceel Kluinweideweg 16, 8171PS Vaassen (142106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splitsen van de woning op het perceel  Kluinweideweg 16, 8171PS Vaassen.</text:p>
            <text:p text:style-name="common-al">Datum besluit: 03-08-2026</text:p>
            <text:p text:style-name="common-al">Zaaknummer: 1421061</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44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38222</meta:user-defined>
    <meta:user-defined meta:name="DCTERMS.abstract">Bekendmaking van Gemeente Epe</meta:user-defined>
    <dc:language>nl</dc:language>
    <meta:user-defined meta:name="DC.title">Verleende omgevingsplanactiviteit(BOPA) voor het splitsen van de woning op het perceel Kluinweideweg 16, 8171PS Vaassen (1421061)</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54</meta:user-defined>
    <meta:user-defined meta:name="OVERHEIDop.publicationIssue">374420</meta:user-defined>
    <meta:user-defined meta:name="OVERHEIDop.GmbID/DC.identifier">gmb-2026-374420</meta:user-defined>
    <meta:user-defined meta:name="OVERHEIDop.versieInformatie"/>
  </office:meta>
</office:document-meta>
</file>