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ooseveltlaan 206-4 1078N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warmtepompen en zonnepanelen op het hoofddakvlak</text:p>
            <text:p text:style-name="common-al">Zaakadres: Rooseveltlaan 206-4 1078NW Amsterdam</text:p>
            <text:p text:style-name="common-al">Datum ontvangst: 28-05-2026</text:p>
            <text:p text:style-name="common-al">Zaaknummer: Z2026-023285</text:p>
            <text:p text:style-name="common-al">DSO-nummer: 202605280082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41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1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1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3285</meta:user-defined>
    <meta:user-defined meta:name="DCTERMS.abstract">Rooseveltlaan 206/208 - Plaatsen warmtepomp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Rooseveltlaan 206-4 1078NW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419</meta:user-defined>
    <meta:user-defined meta:name="OVERHEIDop.GmbID/DC.identifier">gmb-2026-374419</meta:user-defined>
    <meta:user-defined meta:name="OVERHEIDop.versieInformatie"/>
  </office:meta>
</office:document-meta>
</file>