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Straelseweg - Gasthuiskampstraat,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Venlo bekend dat een melding is ontvangen voor het Straelseweg e.o. herinrichting 1 op locatie Straelseweg - Gasthuiskampstraat, Venlo. De melding is geregistreerd onder zaaknummer Z2026-00006723.</text:p>
            <text:p text:style-name="common-al">
            <text:span text:style-name="nadrukvet">De melding heeft betrekking op de volgende activiteiten:</text:span>
          </text:p>
            <text:list text:style-name="id1-3-2-1-1-3">
              <text:list-item text:style-override="id1-3-2-1-1-3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Op de locatie vinden graafwerkzaamheden plaats ten behoeve van werkzaamheden aan en aanleg van het riool en huisaansluitingen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Ven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7441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723</meta:user-defined>
    <meta:user-defined meta:name="DCTERMS.abstract">Betreft: Melding op locatie Straelseweg - Gasthuiskampstraat, Venlo</meta:user-defined>
    <dc:language>nl</dc:language>
    <meta:user-defined meta:name="OVERHEIDop.locatietype/OVERHEIDop.gebiedsmarkering">Vlak</meta:user-defined>
    <meta:user-defined meta:name="DC.title">Kennisgeving ontvangst melding, Straelseweg - Gasthuiskampstraat, Ven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12</meta:user-defined>
    <meta:user-defined meta:name="OVERHEIDop.GmbID/DC.identifier">gmb-2026-374412</meta:user-defined>
    <meta:user-defined meta:name="OVERHEIDop.versieInformatie"/>
  </office:meta>
</office:document-meta>
</file>