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een hogedrukleiding 32 PE SDR11 nabij Groeneweg 7, 5 en 11, sectie A nummer 3966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2948 Nabij Groeneweg 7, 5 en 11, sectie A nummer 3966, Bergschenhoek. </text:p>
            <text:p text:style-name="common-al">Het aanleggen van een hogedrukleiding 32 PE SDR11 (verzonden 24-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2948 </meta:user-defined>
    <dc:language>nl</dc:language>
    <meta:user-defined meta:name="OVERHEIDop.locatietype/OVERHEIDop.gebiedsmarkering">Perceel</meta:user-defined>
    <meta:user-defined meta:name="DC.title">Toestemming voor het aanleggen van een hogedrukleiding 32 PE SDR11 nabij Groeneweg 7, 5 en 11, sectie A nummer 3966 te Bergschenhoek</meta:user-defined>
    <meta:user-defined meta:name="DCTERMS.W3CDTF/DCTERMS.available">2026-08-05</meta:user-defined>
    <meta:user-defined meta:name="DCTERMS.W3CDTF/OVERHEIDop.jaargang">2026</meta:user-defined>
    <meta:user-defined meta:name="OVERHEIDop.publicationIssue">374408</meta:user-defined>
    <meta:user-defined meta:name="OVERHEIDop.GmbID/DC.identifier">gmb-2026-374408</meta:user-defined>
    <meta:user-defined meta:name="OVERHEIDop.versieInformatie"/>
  </office:meta>
</office:document-meta>
</file>