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voorwerp op of aan de weg plaatsen ontheffing voor plaatsing steiger en container op de locatie Velleblootsteeg 1 in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-07-2026 heeft de gemeente een aanvraag ontvangen voor een voorwerp op of aan de weg plaatsen ontheffing voor plaatsing steiger en container op de locatie Velleblootsteeg 1 in Schoonhoven. De aanvraag is geregistreerd onder zaaknummer 19311963022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7440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19311963022</meta:user-defined>
    <dc:language>nl</dc:language>
    <meta:user-defined meta:name="OVERHEIDop.locatietype/OVERHEIDop.gebiedsmarkering">Vlak</meta:user-defined>
    <meta:user-defined meta:name="DC.title">Kennisgeving ontvangst aanvraag voor een voorwerp op of aan de weg plaatsen ontheffing voor plaatsing steiger en container op de locatie Velleblootsteeg 1 in Schoon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06</meta:user-defined>
    <meta:user-defined meta:name="OVERHEIDop.GmbID/DC.identifier">gmb-2026-374406</meta:user-defined>
    <meta:user-defined meta:name="OVERHEIDop.versieInformatie"/>
  </office:meta>
</office:document-meta>
</file>