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mblik, Kustzeilers 24 uurs zeilrace</text:p>
      <text:section text:name="zakelijke-mededeling_id1-3-2" text:style-name="zakelijke-mededeling">
        <text:section text:name="zakelijke-mededeling-tekst_id1-3-2-1" text:style-name="zakelijke-mededeling-tekst">
          <text:section text:name="tekst_id1-3-2-1-1" text:style-name="tekst">
            <text:p text:style-name="common-al">Medemblik, Kustzeilers 24 uurs zeilrace</text:p>
            <text:p text:style-name="common-al">
            <text:span text:style-name="nadrukvet">Wegafsluiting zaterdag 29 augustus</text:span>: </text:p>
            <text:p text:style-name="common-al">Oosterhaven (kade) (huisnr. 30 tot ’t Hoofd) 12.00 – 24.00 uur, </text:p>
            <text:p text:style-name="common-al">Oosterhaven (weg) (huisnr. 9 tot ’t Hoofd) 17.00 - 24.00 uur, </text:p>
            <text:p text:style-name="common-al">Schoutensteeg en Kromhoutsteeg 17.00 – 24.00 uur, </text:p>
            <text:p text:style-name="common-al">Kwikkelsebrug/Hoogesteeg (ook voor voetgangers) 18.00 – 21.30 uur, </text:p>
            <text:p text:style-name="common-al">Achtereiland (Kwikkelsebrug t/m huisnr. 11) 16.00 - 21.30 uur. </text:p>
            <text:p text:style-name="common-al">
            <text:span text:style-name="nadrukvet">Parkeerverbod zaterdag 29 augustus:</text:span> Oosterhaven (kade) (huisnr. 30 tot ’t Hoofd) 12.00 – 24.00 uur, Oosterhaven (weg) (huisnr. 1 tot ’t Hoofd incl. 6 parkeervakken bij het havenkantoor) 17.00 – 24.00 uur, Achtereiland (Kwikkelsebrug t/m huisnr. 11) 16.00 - 21.30 uur. </text:p>
            <text:p text:style-name="common-al">
            <text:span text:style-name="nadrukvet">Wegafsluiting zondag 30 augustus</text:span>: </text:p>
            <text:p text:style-name="common-al">Oosterhaven (kade) (huisnr. 30 tot ’t Hoofd) 00.00 - 24.00 uur, </text:p>
            <text:p text:style-name="common-al">Oosterhaven (weg) (huisnr. 9 tot ’t Hoofd) 00.00 – 24.00 uur, </text:p>
            <text:p text:style-name="common-al">Schoutensteeg en Kromhoutsteeg 00.00 – 24.00 uur, </text:p>
            <text:p text:style-name="common-al">
            <text:span text:style-name="nadrukvet">Parkeerverbod zondag 30 augustus</text:span>: Oosterhaven(kade) (huisnr. 30 tot ’t Hoofd) 00.00 – 24.00 uur, Oosterhaven (weg) (huisnr. 1 tot ’t Hoofd incl. 6 parkeervakken bij het havenkantoor) 00.00 – 24.00 uur. </text:p>
            <text:p text:style-name="common-al">
            <text:span text:style-name="nadrukvet">Bijzonderheden</text:span>: het parkeerverbod geldt ook voor alle parkeervakken en wegsleepregeling van kracht</text:p>
            <text:p text:style-name="common-al"/>
            <text:p text:style-name="common-al">
            <text:span text:style-name="nadrukvet">Verkeersbesluit op het water</text:span>
          </text:p>
            <text:p text:style-name="common-al">Op zaterdag 29 augustus van 17.00 uur tot 24.00 uur is een verbod ingesteld om uit te varen in het gedeelte van de Middenhaven en Buitenhaven (Oosterhaven) dat begrensd wordt door de Kwikkelsebrug en het aansluitende water van het IJsselmeer.</text:p>
            <text:p text:style-name="last-al">Op zaterdag 29 augustus van 17.00 uur tot 24.00 uur is een verbod ingesteld om uit te varen in het gedeelte van de Westerhaven dat begrensd wordt door de Kwikkelsebrug en de Westerhavensluis. Gedurende deze periode wordt de Westerhavensluis niet bediend. Doorvaart is dan niet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7440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0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0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andere melding</meta:user-defined>
    <dc:language>nl</dc:language>
    <meta:user-defined meta:name="OVERHEIDop.locatietype/OVERHEIDop.gebiedsmarkering">Woonplaats</meta:user-defined>
    <meta:user-defined meta:name="DC.title">Medemblik, Kustzeilers 24 uurs zeilrace</meta:user-defined>
    <meta:user-defined meta:name="DCTERMS.W3CDTF/DCTERMS.available">2026-08-06</meta:user-defined>
    <meta:user-defined meta:name="DCTERMS.W3CDTF/OVERHEIDop.jaargang">2026</meta:user-defined>
    <meta:user-defined meta:name="OVERHEIDop.publicationIssue">374402</meta:user-defined>
    <meta:user-defined meta:name="OVERHEIDop.GmbID/DC.identifier">gmb-2026-374402</meta:user-defined>
    <meta:user-defined meta:name="OVERHEIDop.versieInformatie"/>
  </office:meta>
</office:document-meta>
</file>