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wegens verduurzaming en een constructieve doorbraak, Laan van Altena 16 2613AJ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Altena 16 2613AJ Delft |wegens verduurzaming en een constructieve doorbraak, 03-08-2026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44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984</meta:user-defined>
    <meta:user-defined meta:name="DCTERMS.abstract">Laan van Altena 1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wegens verduurzaming en een constructieve doorbraak, Laan van Altena 16 2613AJ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00</meta:user-defined>
    <meta:user-defined meta:name="OVERHEIDop.GmbID/DC.identifier">gmb-2026-374400</meta:user-defined>
    <meta:user-defined meta:name="OVERHEIDop.versieInformatie"/>
  </office:meta>
</office:document-meta>
</file>