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vershoof en Andijk filmopnam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orte afsluiting van fietspaden op woensdag 12 augustus</text:span>
          </text:p>
            <text:p text:style-name="common-al">Zijdwerk van 12.00 uur tot 15.00 uur</text:p>
            <text:p text:style-name="common-al">Nieuwe Dijk 37 naar Nieuwe Dijk 39 van 15.00 uur tot 16.00 uur</text:p>
            <text:p text:style-name="last-al">Dijkweg 311 thv gemaal richting Dijkweg 108 van 17.00 uur tot 19.30 uu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43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rvershoof en Andijk filmopname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397</meta:user-defined>
    <meta:user-defined meta:name="OVERHEIDop.GmbID/DC.identifier">gmb-2026-374397</meta:user-defined>
    <meta:user-defined meta:name="OVERHEIDop.versieInformatie"/>
  </office:meta>
</office:document-meta>
</file>