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UITWEG MAKEN – UDENHOUTSEWEG 3A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Udenhoutseweg 3a Helvoirt, verharden van de bestaande inrit, Z26 – 311299</text:p>
            <text:p text:style-name="common-al"/>
            <text:p text:style-name="common-al">De aanvraag is ontvangen op 2 augustus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7439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9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9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GEMEENTE VUGHT BINNENGEKOMEN AANVRAAG OMGEVINGSVERGUNNING UITWEG MAKEN – UDENHOUTSEWEG 3A HELVOIR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93</meta:user-defined>
    <meta:user-defined meta:name="OVERHEIDop.GmbID/DC.identifier">gmb-2026-374393</meta:user-defined>
    <meta:user-defined meta:name="OVERHEIDop.versieInformatie"/>
  </office:meta>
</office:document-meta>
</file>