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emarangstraat 32-3 1095GE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hogen en verlengen van de daklaag, het realiseren van een dakterras op en achter de daklaag, het realiseren van dakramen aan de voorzijde en een dakraam in de daklaag ten behoeve van het realiseren van een nieuwe woning</text:p>
            <text:p text:style-name="common-al">Zaakadres: Semarangstraat 32-3 1095GE Amsterdam</text:p>
            <text:p text:style-name="common-al">Datum ontvangst: 09-07-2026</text:p>
            <text:p text:style-name="common-al">Zaaknummer: Z2026-030487</text:p>
            <text:p text:style-name="common-al">DSO-nummer: 2026070901630</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3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487</meta:user-defined>
    <meta:user-defined meta:name="DCTERMS.abstract">verhogen en verlengen van de daklaag, het realiseren van een dakterras op en achter de daklaag, het realiseren van dakramen aan de voorzijde en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emarangstraat 32-3 1095GE Amsterdam</meta:user-defined>
    <meta:user-defined meta:name="DCTERMS.W3CDTF/DCTERMS.available">2026-08-05</meta:user-defined>
    <meta:user-defined meta:name="DCTERMS.W3CDTF/OVERHEIDop.jaargang">2026</meta:user-defined>
    <meta:user-defined meta:name="OVERHEIDop.publicationIssue">374389</meta:user-defined>
    <meta:user-defined meta:name="OVERHEIDop.GmbID/DC.identifier">gmb-2026-374389</meta:user-defined>
    <meta:user-defined meta:name="OVERHEIDop.versieInformatie"/>
  </office:meta>
</office:document-meta>
</file>