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ushalte R-Net Diepenhorstsingel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1 juli 2026 een besluit genomen op de aanvraag met zaaknummer Z2026-00001420 voor een omgevingsvergunning op locatie Bushalte R-Net Diepenhorstsingel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van één boom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43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20</meta:user-defined>
    <dc:language>nl</dc:language>
    <meta:user-defined meta:name="OVERHEIDop.locatietype/OVERHEIDop.gebiedsmarkering">Vlak</meta:user-defined>
    <meta:user-defined meta:name="DC.title">Kennisgeving besluit op aanvraag omgevingsvergunning Bushalte R-Net Diepenhorstsingel in Oud-Beijer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86</meta:user-defined>
    <meta:user-defined meta:name="OVERHEIDop.GmbID/DC.identifier">gmb-2026-374386</meta:user-defined>
    <meta:user-defined meta:name="OVERHEIDop.versieInformatie"/>
  </office:meta>
</office:document-meta>
</file>