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verbouwen van het pand en gedeeltelijk wijzigen gebruik naar wonen (BOPA), Botenlaan 42 5652C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5-009550 </text:p>
            <text:p text:style-name="common-al"> Omschrijving: verbouwen van het pand en gedeeltelijk wijzigen gebruik naar wonen (BOPA)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otenlaan 42 5652CA Eindhoven</text:p>
              </text:list-item>
            </text:list>
            <text:p text:style-name="common-al"> Soort aanvraag: Bouwactiviteit (bouwtechnisch deel), Bouwactiviteit (ruimtelijk deel), Buitenplanse omgevingsplanactiviteit </text:p>
            <text:p text:style-name="common-al"> Datum binnenkomst: 13-11-2025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3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9550</meta:user-defined>
    <meta:user-defined meta:name="DCTERMS.abstract">verbouwen van het pand en gedeeltelijk wijzigen gebruik naar wonen (BOPA)</meta:user-defined>
    <dc:language>nl</dc:language>
    <meta:user-defined meta:name="OVERHEIDop.locatietype/OVERHEIDop.gebiedsmarkering">Punt</meta:user-defined>
    <meta:user-defined meta:name="DC.title">Ingetrokken aanvraag omgevingsvergunning: verbouwen van het pand en gedeeltelijk wijzigen gebruik naar wonen (BOPA), Botenlaan 42 5652CA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85</meta:user-defined>
    <meta:user-defined meta:name="OVERHEIDop.GmbID/DC.identifier">gmb-2026-374385</meta:user-defined>
    <meta:user-defined meta:name="OVERHEIDop.versieInformatie"/>
  </office:meta>
</office:document-meta>
</file>