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ouwmelding Wkb (risicobeoordeling en borgingsplan) het oprichten van een vrijloopstal/rijhal, Tobbert 2, 7244RJ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0 juli 2026 een Bouwmelding Wkb (risicobeoordeling en borgingsplan) hebben ontvangen die voldoet aan de algemene voorschriften:</text:p>
            <text:p text:style-name="common-al">Tobbert 2, 7244RJ Barchem, het oprichten van een vrijloopstal/rijhal, Z2026-01197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43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197</meta:user-defined>
    <meta:user-defined meta:name="DCTERMS.abstract">Z2026-01197 Tobbert 2, 7244RJ Barchem</meta:user-defined>
    <dc:language>nl</dc:language>
    <meta:user-defined meta:name="OVERHEIDop.locatietype/OVERHEIDop.gebiedsmarkering">Vlak</meta:user-defined>
    <meta:user-defined meta:name="DC.title">Kennisgeving Bouwmelding Wkb (risicobeoordeling en borgingsplan) het oprichten van een vrijloopstal/rijhal, Tobbert 2, 7244RJ Bar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384</meta:user-defined>
    <meta:user-defined meta:name="OVERHEIDop.GmbID/DC.identifier">gmb-2026-374384</meta:user-defined>
    <meta:user-defined meta:name="OVERHEIDop.versieInformatie"/>
  </office:meta>
</office:document-meta>
</file>