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(opa) voor het aanbrengen van een bedrijfslogo op twee gevels van het pand, Koraalrood 161, 2718SB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Zoetermeer heeft op 3 augustus 2026 een besluit verzonden op de aanvraag voor een omgevingsplanactiviteit (opa) met zaaknummer 2026-077159 voor het aanbrengen van een bedrijfslogo op twee gevels van het pand op de locatie: Koraalrood 161, 2718SB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438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77159</meta:user-defined>
    <meta:user-defined meta:name="DCTERMS.abstract">het aanbrengen van een bedrijfslogo op twee gevels van het 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(opa) voor het aanbrengen van een bedrijfslogo op twee gevels van het pand, Koraalrood 161, 2718SB Zoeterm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82</meta:user-defined>
    <meta:user-defined meta:name="OVERHEIDop.GmbID/DC.identifier">gmb-2026-374382</meta:user-defined>
    <meta:user-defined meta:name="OVERHEIDop.versieInformatie"/>
  </office:meta>
</office:document-meta>
</file>