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meren , melding Besluit activiteiten leefomgeving, Holberg 2, Som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Someren maakt bekend dat er een melding ingevolge het Besluit activiteiten leefomgeving (Bal) is ontvangen. </text:p>
            <text:p text:style-name="common-al">Bedrijf: Ballast Nedam Infra Regionale Projecten B.V. </text:p>
            <text:p text:style-name="common-al">Locatie: Holberg 2 Someren </text:p>
            <text:p text:style-name="common-al">Activiteit: Op de landbodem opslaan, zeven, mechanisch ontwateren of samenvoegen van zonder bewerking herbruikbare grond of baggerspecie </text:p>
            <text:p text:style-name="common-al">Voor: opslag grond milieustraat Someren </text:p>
            <text:p text:style-name="common-al">Datum melding: 30 juli 2026 </text:p>
            <text:p text:style-name="common-al">DSO-verzoeknummer: 2026073000958 </text:p>
            <text:p text:style-name="common-al">Een melding ingevolge het Bal betreft uitsluitend een kennisgeving. Er is geen mogelijkheid om tegen een melding bezwaar te maken. </text:p>
            <text:p text:style-name="last-al">Aan deze procedure is het zaaknummer Z-2026-012765 gekoppeld. U dient bij correspondentie dit zaaknummer te vermelden. Indien u gebruik maakt van e-mail, dan verzoeken we u het zaaknummer in de onderwerpregel te plaatsen. De correspondentie middels e-mail dient u te richten aan bodemloket@odzo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743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om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765</meta:user-defined>
    <dc:language>nl</dc:language>
    <meta:user-defined meta:name="OVERHEIDop.locatietype/OVERHEIDop.gebiedsmarkering">Adres</meta:user-defined>
    <meta:user-defined meta:name="DC.title">Gemeente Someren , melding Besluit activiteiten leefomgeving, Holberg 2, Somer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77</meta:user-defined>
    <meta:user-defined meta:name="OVERHEIDop.GmbID/DC.identifier">gmb-2026-374377</meta:user-defined>
    <meta:user-defined meta:name="OVERHEIDop.versieInformatie"/>
  </office:meta>
</office:document-meta>
</file>