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03900i1d3d8c27-0193-491d-9776-bd3d03bda25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ext:p text:style-name="single-kop-titel">Publicatie voornemen om een erfpachtovereenkomst te sluiten met de huidige huurder van de woning aan de Eerste Helmersstraat 269, 1054 DZ, te Amsterdam inzake de verkoop van de hiervoor genoemde woning</text:p>
      <text:section text:name="zakelijke-mededeling_id1-3-2" text:style-name="zakelijke-mededeling">
        <text:section text:name="zakelijke-mededeling-tekst_id1-3-2-1" text:style-name="zakelijke-mededeling-tekst">
          <text:section text:name="tekst_id1-3-2-1-1" text:style-name="tekst">
            <text:p text:style-name="common-al">Datum publicatie: 5 augustus 2026 </text:p>
            <text:p text:style-name="common-al">Einddatum publicatie: 25 augustus 2026 </text:p>
            <text:p text:style-name="common-al">
            <text:span text:style-name="nadrukvet">Objectinformatie</text:span>
          </text:p>
            <text:p text:style-name="common-al">Adres: Eerste Helmersstraat 269, 1054 DZ te Amsterdam</text:p>
            <text:p text:style-name="common-al">Perceel: thans bekend als Gemeente Amsterdam, sectie T, perceelnummer 3948 en na splitsing bekend als Gemeente Amsterdam, sectie T, perceelnummer 7258, appartementsindex A3     </text:p>
            <text:p text:style-name="common-al">Object: woning ter grootte van ca 165 m2.</text:p>
            <text:p text:style-name="common-al">Op onderstaande kaart wordt de locatie van het verkochte weergegeven. </text:p>
            <text:p text:style-name="common-al">
            <draw:frame><draw:text-box><text:section text:name="plaatje_id1-3-2-1-1-8-1" text:style-name="plaatje">
              <text:p text:style-name="illustratie_id1-3-2-1-1-8-1-1"><draw:frame draw:style-name="illustratie_id1-3-2-1-1-8-1-1" text:anchor-type="paragraph" svg:width="152.99999999999997mm" svg:height="95.38291139240505mm"><draw:image xlink:href="Pictures/Schermafbeelding2026-07-30103900i1d3d8c27-0193-491d-9776-bd3d03bda254.png" xlink:type="simple"/></draw:frame></text:p>
            </text:section></draw:text-box></draw:frame>
          </text:p>
            <text:p text:style-name="common-al">
            <text:span text:style-name="nadrukvet">Voornemen tot verkoop</text:span>
          </text:p>
            <text:p text:style-name="common-al">Gemeentelijk Vastgoed is voornemens het bovengenoemde Object te verkopen middels een uitgifte in erfpacht aan de huidige huurder van het Object.  Het Object is in gebruik als woning voor eigen gebruik en dit gebruik zal na de verkoop worden voortgezet. </text:p>
            <text:p text:style-name="common-al">
            <text:span text:style-name="nadrukvet">De koper is de enige serieuze gegadigde</text:span>
          </text:p>
            <text:p text:style-name="common-al">De gemeente meent dat slechts één serieuze gegadigde in aanmerking komt voor de koop van het Object op grond van de navolgende objectieve, toetsbare en redelijke criteria. Ten overvloede wijst de gemeente erop dat zij daarbij een ruime mate van beleidsvrijheid toekomt:</text:p>
            <text:list text:style-name="id1-3-2-1-1-13">
              <text:list-item text:style-override="id1-3-2-1-1-13-1">
                <text:number>-</text:number>
                <text:p text:style-name="al">De gemeente heeft geen belang om dit specifieke Object in eigendom te houden. Het college van B&amp;W heeft daarom besloten (besluit nummer VN2023-005516) het Object, in combinatie met de verkoop van de naastgelegen huisnummers op de Eerste Helmersstraat 265-267, te verkopen aan een Amsterdamse woningcorporatie die de huisnummers 265-267 verbouwt tot woningen voor jongeren en statushouders en de woning op nummer 269 exploiteert als sociale huurwoning; </text:p>
              </text:list-item>
              <text:list-item text:style-override="id1-3-2-1-1-13-2">
                <text:number>-</text:number>
                <text:p text:style-name="al">De huurder van de Eerste Helmersstraat 269 heeft ingevolge een schrijven d.d. 25 juni 2013 echter een voorkeursrecht van koop dat door huurder is ingeroepen. De huurder heeft een schriftelijke aanbieding tot koop daartoe vervolgens geaccepteerd.</text:p>
              </text:list-item>
              <text:list-item text:style-override="id1-3-2-1-1-13-3">
                <text:number>-</text:number>
                <text:p text:style-name="al">Indien het voorkeursrecht van koop niet zou hebben bestaan, dan zou het Object aan de eerdergenoemde Amsterdamse woningcorporatie worden verkocht die de exploitatie van het Object als sociale huurwoning zou voortzetten. Het Object zou dus niet op de woningmarkt worden aangeboden.</text:p>
              </text:list-item>
            </text:list>
            <text:p text:style-name="common-al">
            <text:span text:style-name="nadrukvet">Niet eens met de voorgenomen verkoop?</text:span>
          </text:p>
            <text:p text:style-name="common-al">Partijen die zich niet kunnen verenigen met de voorgenomen verkoop, dienen <text:span text:style-name="nadrukvet">uiterlijk op 25 augustus 2026 (</text:span>20 dagen na publicatie van het voornemen op de gemeentelijke website) een gerechtelijke procedure in kort geding aanhangig te hebben gemaakt bij de afdeling privaatrecht van de rechtbank Amsterdam door middel van het laten uitbrengen van een dagvaarding in kort geding aan het adres van de gemeente Amsterdam.</text:p>
            <text:p text:style-name="last-al">De termijn van 20 kalenderdagen is een vervaltermijn. Indien niet binnen deze termijn een kort geding aanhangig is gemaakt kunnen er geen aanspraken jegens de gemeente, 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text:span text:style-name="nadrukvet">koper </text:span>zouden immers onredelijk worden benadeeld indien pas na deze (duidelijk kenbaar gemaakte) termijn alsnog tegen het voornemen respectievelijk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3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Publicatie voornemen om een erfpachtovereenkomst te sluiten met de huidige huurder van de woning aan de Eerste Helmersstraat 269, 1054 DZ, te Amsterdam inzake de verkoop van de hiervoor genoemde woning</meta:user-defined>
    <meta:user-defined meta:name="DCTERMS.W3CDTF/DCTERMS.available">2026-08-05</meta:user-defined>
    <meta:user-defined meta:name="DCTERMS.W3CDTF/OVERHEIDop.jaargang">2026</meta:user-defined>
    <meta:user-defined meta:name="OVERHEIDop.publicationIssue">374371</meta:user-defined>
    <meta:user-defined meta:name="OVERHEIDop.GmbID/DC.identifier">gmb-2026-374371</meta:user-defined>
    <meta:user-defined meta:name="OVERHEIDop.versieInformatie"/>
  </office:meta>
</office:document-meta>
</file>