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matrixbord/tekstkar 24 augustus t/m 31 augustus 2026 - ter hoogte Van Knobelsdorffplein 32-34, 9203DJ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ter hoogte Van Knobelsdorffplein 32-34, 9203DJ Drachten, het plaatsen van een matrixbord/tekstkar 24 augustus t/m 31 augustus 2026, ontvangen: 3 augustus 2026. De aanvraag is geregistreerd onder zaaknummer Z2026-00002380.</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43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380</meta:user-defined>
    <meta:user-defined meta:name="DCTERMS.abstract">Aanvraag omgevingsvergunning: ter hoogte Van Knobelsdorffplein 32-34, 9203DJ Drachten, het plaatsen van een matrixbord/tekstkar 24 augustus t/m 31 augustus 2026, ontvangen: 3 augustus 2026, zaaknummer: Z2026-00002380</meta:user-defined>
    <dc:language>nl</dc:language>
    <meta:user-defined meta:name="OVERHEIDop.locatietype/OVERHEIDop.gebiedsmarkering">Vlak</meta:user-defined>
    <meta:user-defined meta:name="DC.title">Gemeente Smallingerland - aanvraag omgevingsvergunning - het plaatsen van een matrixbord/tekstkar 24 augustus t/m 31 augustus 2026 - ter hoogte Van Knobelsdorffplein 32-34, 9203DJ Drachten</meta:user-defined>
    <meta:user-defined meta:name="DCTERMS.W3CDTF/DCTERMS.available">2026-08-05</meta:user-defined>
    <meta:user-defined meta:name="DCTERMS.W3CDTF/OVERHEIDop.jaargang">2026</meta:user-defined>
    <meta:user-defined meta:name="OVERHEIDop.publicationIssue">374370</meta:user-defined>
    <meta:user-defined meta:name="OVERHEIDop.GmbID/DC.identifier">gmb-2026-374370</meta:user-defined>
    <meta:user-defined meta:name="OVERHEIDop.versieInformatie"/>
  </office:meta>
</office:document-meta>
</file>