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vergroten van het bedrijfspand Edisonstraat 14, 2811EM Reeu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heeft de Omgevingsdienst Midden-Holland (ODMH) namens gemeente Bodegraven-Reeuwijk besloten om de beslistermijn van de aanvraag met kenmerk 2026-00014511 voor het vergroten van het bedrijfspand op de locatie Edisonstraat 14, 2811EM Reeuwijk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7436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6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6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4511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vergroten van het bedrijfspand Edisonstraat 14, 2811EM Reeuwij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61</meta:user-defined>
    <meta:user-defined meta:name="OVERHEIDop.GmbID/DC.identifier">gmb-2026-374361</meta:user-defined>
    <meta:user-defined meta:name="OVERHEIDop.versieInformatie"/>
  </office:meta>
</office:document-meta>
</file>