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Ganapati Festival 2026, 18 Septemberplein 15 5611A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7261</text:p>
            <text:p text:style-name="common-al">Omschrijving: Ganapati Festival 2026</text:p>
            <text:p text:style-name="common-al">Datum evenement: 19-9-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18 Septemberplein 15 5611AL Eindhoven</text:p>
              </text:list-item>
            </text:list>
            <text:p text:style-name="common-al">Datum ontvangst: 24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3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261</meta:user-defined>
    <meta:user-defined meta:name="DCTERMS.abstract">Ganapati Festival 2026</meta:user-defined>
    <dc:language>nl</dc:language>
    <meta:user-defined meta:name="OVERHEIDop.locatietype/OVERHEIDop.gebiedsmarkering">Punt</meta:user-defined>
    <meta:user-defined meta:name="DC.title">Ingekomen evenementenaanvraag: Ganapati Festival 2026, 18 Septemberplein 15 5611AL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60</meta:user-defined>
    <meta:user-defined meta:name="OVERHEIDop.GmbID/DC.identifier">gmb-2026-374360</meta:user-defined>
    <meta:user-defined meta:name="OVERHEIDop.versieInformatie"/>
  </office:meta>
</office:document-meta>
</file>