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UITWEG MAKEN – BLOEYMANSTRAAT 4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Bloeymanstraat 4 Helvoirt, verbreden van de bestaande oprit, Z26 – 311292</text:p>
            <text:p text:style-name="common-al"/>
            <text:p text:style-name="common-al">De aanvraag is ontvangen op 31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43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VUGHT BINNENGEKOMEN AANVRAAG OMGEVINGSVERGUNNING UITWEG MAKEN – BLOEYMANSTRAAT 4 HELVOI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57</meta:user-defined>
    <meta:user-defined meta:name="OVERHEIDop.GmbID/DC.identifier">gmb-2026-374357</meta:user-defined>
    <meta:user-defined meta:name="OVERHEIDop.versieInformatie"/>
  </office:meta>
</office:document-meta>
</file>