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Burendag Westvaartpark op 29 september 2026 aan koolrabi 14 t/m koolrabi 24, Hazerswoude-Rijndijk</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03-08-2026 een evenementenvergunning verleend. De gemeente geeft hiermee toestemming voor het evenement Burendag Westvaartpark op zaterdag 26 september 2026 op de locatie Koolrabi 14 t/m  24, Hazerswoude-Rijndijk, geregistreerd onder nr. 04843949101.</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435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5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5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949101</meta:user-defined>
    <dc:language>nl</dc:language>
    <meta:user-defined meta:name="OVERHEIDop.locatietype/OVERHEIDop.gebiedsmarkering">Vlak</meta:user-defined>
    <meta:user-defined meta:name="DC.title">Verleende evenementenvergunning voor Burendag Westvaartpark op 29 september 2026 aan koolrabi 14 t/m koolrabi 24, Hazerswoude-Rijndijk</meta:user-defined>
    <meta:user-defined meta:name="DCTERMS.W3CDTF/DCTERMS.available">2026-08-05</meta:user-defined>
    <meta:user-defined meta:name="DCTERMS.W3CDTF/OVERHEIDop.jaargang">2026</meta:user-defined>
    <meta:user-defined meta:name="OVERHEIDop.publicationIssue">374352</meta:user-defined>
    <meta:user-defined meta:name="OVERHEIDop.GmbID/DC.identifier">gmb-2026-374352</meta:user-defined>
    <meta:user-defined meta:name="OVERHEIDop.versieInformatie"/>
  </office:meta>
</office:document-meta>
</file>