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opbouw, het plaatsen van riet op het bestaande dak, het stucen van de gevel en het realiseren van houten gevelbekleding bij de entree aan Merenweg 18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1791 Merenweg 18, 2665 KM Bleiswijk.</text:p>
            <text:p text:style-name="common-al">Het plaatsen van een dakopbouw, het plaatsen van riet op het bestaande dak, het stucen van de gevel en het realiseren van houten gevelbekleding bij de entree (ontvangen 30-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3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1791 </meta:user-defined>
    <dc:language>nl</dc:language>
    <meta:user-defined meta:name="OVERHEIDop.locatietype/OVERHEIDop.gebiedsmarkering">Adres</meta:user-defined>
    <meta:user-defined meta:name="DC.title">Aanvraag vergunning voor het plaatsen van een dakopbouw, het plaatsen van riet op het bestaande dak, het stucen van de gevel en het realiseren van houten gevelbekleding bij de entree aan Merenweg 18 te Bleiswijk</meta:user-defined>
    <meta:user-defined meta:name="DCTERMS.W3CDTF/DCTERMS.available">2026-08-05</meta:user-defined>
    <meta:user-defined meta:name="DCTERMS.W3CDTF/OVERHEIDop.jaargang">2026</meta:user-defined>
    <meta:user-defined meta:name="OVERHEIDop.publicationIssue">374350</meta:user-defined>
    <meta:user-defined meta:name="OVERHEIDop.GmbID/DC.identifier">gmb-2026-374350</meta:user-defined>
    <meta:user-defined meta:name="OVERHEIDop.versieInformatie"/>
  </office:meta>
</office:document-meta>
</file>