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40158i60d88600-2b33-4067-8bca-5ba640bf0de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Petrus de Blockstraat 26 te Zandvoort</text:p>
      <text:section text:name="regeling_id1-3-2" text:style-name="regeling">
        <text:section text:name="aanhef_id1-3-2-1" text:style-name="aanhef">
          <text:section text:name="context_id1-3-2-1-1" text:style-name="context">
            <text:p text:style-name="context.al">Nr. 0473-2026-0001196</text:p>
            <text:p text:style-name="context_bottom"/>
          </text:section>
          <text:section text:name="considerans_id1-3-2-1-2" text:style-name="considerans">
            <text:p text:style-name="considerans.al">
            <text:span text:style-name="nadrukvet">Aanleiding</text:span>
          </text:p>
            <text:p text:style-name="considerans.al">Onlangs is door een bewoner van de Petrus de Blockstraat te Zandvoort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Evaluatie en herijking beleid Gehandicaptenparkeren (201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Zandvoort.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Petrus de Blockstraat 26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Zandvoort,</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Zandvoort, postbus 2, 2040 AA Zandvoort.</text:p>
          <text:p text:style-name="bezwaarschrift_al">U kunt ook digitaal een bezwaarschrift indienen via de website van gemeente Zandvoort (https://zandvoort.nl/bezwaar-maken-tegen-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20mm" svg:height="84.9mm"><draw:image xlink:href="Pictures/Schermafbeelding2026-08-03140158i60d88600-2b33-4067-8bca-5ba640bf0de1.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43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aanwijzen van een gehandicaptenparkeerplaats op kenteken - ter hoogte van Petrus de Blockstraat 26 te Zandv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473-2026-0001196</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Petrus de Blockstraat 26 te Zandvoort</meta:user-defined>
    <meta:user-defined meta:name="DCTERMS.W3CDTF/DCTERMS.available">2026-08-07</meta:user-defined>
    <meta:user-defined meta:name="DCTERMS.W3CDTF/OVERHEIDop.jaargang">2026</meta:user-defined>
    <meta:user-defined meta:name="OVERHEIDop.publicationIssue">374347</meta:user-defined>
    <meta:user-defined meta:name="OVERHEIDop.GmbID/DC.identifier">gmb-2026-374347</meta:user-defined>
    <meta:user-defined meta:name="OVERHEIDop.versieInformatie"/>
  </office:meta>
</office:document-meta>
</file>