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Kramatweg 90-3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Besluit: verleend</text:p>
            <text:p text:style-name="common-al">Besluit verzonden op: 03-08-2026</text:p>
            <text:p text:style-name="common-al">Zaakadres: Kramatweg 90-3 1095KD Amsterdam</text:p>
            <text:p text:style-name="common-al">Zaaknummer: Z2026-01338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13384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34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3384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verleend Kramatweg 90-3 1095KD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46</meta:user-defined>
    <meta:user-defined meta:name="OVERHEIDop.GmbID/DC.identifier">gmb-2026-374346</meta:user-defined>
    <meta:user-defined meta:name="OVERHEIDop.versieInformatie"/>
  </office:meta>
</office:document-meta>
</file>