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ijdelijke kleinschalige opvanglocatie voor asielzoekers (technische bouwactiviteit), tussen Groenloseweg en Winterswijkseweg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een aanvraag ontvangen voor het tijdelijke kleinschalige opvanglocatie voor asielzoekers op locatie tussen Groenloseweg en Winterswijkseweg Eibergen.. De aanvraag is geregistreerd onder zaaknummer Z2026-00001434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433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3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34</meta:user-defined>
    <meta:user-defined meta:name="DCTERMS.abstract">Betreft: Aanvraag op locatie tussen Groenloseweg en Winterswijkseweg Eibergen.</meta:user-defined>
    <dc:language>nl</dc:language>
    <meta:user-defined meta:name="OVERHEIDop.locatietype/OVERHEIDop.gebiedsmarkering">Vlak</meta:user-defined>
    <meta:user-defined meta:name="DC.title">Aanvraag vergunning voor tijdelijke kleinschalige opvanglocatie voor asielzoekers (technische bouwactiviteit), tussen Groenloseweg en Winterswijkseweg Eiber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39</meta:user-defined>
    <meta:user-defined meta:name="OVERHEIDop.GmbID/DC.identifier">gmb-2026-374339</meta:user-defined>
    <meta:user-defined meta:name="OVERHEIDop.versieInformatie"/>
  </office:meta>
</office:document-meta>
</file>