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omgevingsvergunning, het plaatsen van gevelreclame, Prof. Schermerhornstraat 123 2628PZ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f. Schermerhornstraat 123 2628PZ Delft |het plaatsen van gevelreclame, , 03-08-2026</text:p>
            <text:p text:style-name="last-al">De aanvrager heeft de aanvraag voor een omgevingsvergunning ingetrokken. Tegen het intrekken van een aanvraag kan geen bezwaarschrift worden ingedien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7432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2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2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Z2026-002071</meta:user-defined>
    <meta:user-defined meta:name="DCTERMS.abstract">GEVELRECLAME OPP PROF SCHERMERHORNSTRAAT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Ingetrokken aanvraag omgevingsvergunning, het plaatsen van gevelreclame, Prof. Schermerhornstraat 123 2628PZ Delft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326</meta:user-defined>
    <meta:user-defined meta:name="OVERHEIDop.GmbID/DC.identifier">gmb-2026-374326</meta:user-defined>
    <meta:user-defined meta:name="OVERHEIDop.versieInformatie"/>
  </office:meta>
</office:document-meta>
</file>