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aatwerkvoorschrift geluid voor het buiten de reguliere werktijden vlinderen van betonvloeren op 20 en 21 augustus 2026, Kelvinstraat 53 2723RJ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3-08-2026 een besluit verzonden op de aanvraag maatwerkvoorschrift met zaaknummer 2026-095184 voor het buiten de reguliere werktijden vlinderen van betonvloeren op 20 en 21 augustus 2026 op locatie Kelvinstraat 53 2723RJ Zoetermeer. Het maatwerkbesluit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43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6-095184</meta:user-defined>
    <meta:user-defined meta:name="DCTERMS.abstract">het buiten de reguliere werktijden vlinderen van betonvloeren op 20 en 21 augustus 2026</meta:user-defined>
    <dc:language>nl</dc:language>
    <meta:user-defined meta:name="OVERHEIDop.locatietype/OVERHEIDop.gebiedsmarkering">Punt</meta:user-defined>
    <meta:user-defined meta:name="DC.title">Kennisgeving besluit maatwerkvoorschrift geluid voor het buiten de reguliere werktijden vlinderen van betonvloeren op 20 en 21 augustus 2026, Kelvinstraat 53 2723RJ Zoeter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24</meta:user-defined>
    <meta:user-defined meta:name="OVERHEIDop.GmbID/DC.identifier">gmb-2026-374324</meta:user-defined>
    <meta:user-defined meta:name="OVERHEIDop.versieInformatie"/>
  </office:meta>
</office:document-meta>
</file>