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buurt BBQ op Burendag op 26 september 2026 aan Middelveld te Cot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 voor een klein evenement</text:span>
          </text:p>
            <text:p text:style-name="common-al">Burgemeester van Wijk bij Duurstede maakt bekend dat zij de volgende melding voor kleinschalig evenement heeft geaccepteerd:</text:p>
            <text:p text:style-name="common-al">Zaaknummer : 1245277</text:p>
            <text:p text:style-name="common-al">Omschrijving evenement  : Buurt BBQ op Burendag</text:p>
            <text:p text:style-name="common-al">Datum evenement : 26-09-2026</text:p>
            <text:p text:style-name="common-al">Locatie : Middelveld, (3945 GC) Cothen</text:p>
            <text:p text:style-name="common-al">Datum verzonden : 28-07-2026</text:p>
            <text:p text:style-name="common-al">Belanghebbenden kunnen tegen deze beslissing(en) <text:span text:style-name="nadrukvet">GEEN</text:span> bezwaarschrift indienen bij de burgemeester van Wijk bij Buurstede.</text:p>
            <text:p text:style-name="common-al">U kunt over deze melding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 onder vermelding van het zaaknummer.</text:p>
            <text:p text:style-name="last-al">Kenmerk gemeente WbD: 2026-553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32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1245277</meta:user-defined>
    <dc:language>nl</dc:language>
    <meta:user-defined meta:name="OVERHEIDop.locatietype/OVERHEIDop.gebiedsmarkering">Weg</meta:user-defined>
    <meta:user-defined meta:name="DC.title">Melding voor een buurt BBQ op Burendag op 26 september 2026 aan Middelveld te Coth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323</meta:user-defined>
    <meta:user-defined meta:name="OVERHEIDop.GmbID/DC.identifier">gmb-2026-374323</meta:user-defined>
    <meta:user-defined meta:name="OVERHEIDop.versieInformatie"/>
  </office:meta>
</office:document-meta>
</file>