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wijzigen van omgevingsvergunning 964057 het verbouwen van het bedrijfspand aan Zernikestraat 2 te Blei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1437  Zernikestraat 2, 2665 JJ Bleiswijk.</text:p>
            <text:p text:style-name="common-al">Het wijzigen van omgevingsvergunning 964057 het verbouwen van het bedrijfspand (ontvangen 28-07-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7431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1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1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821437</meta:user-defined>
    <dc:language>nl</dc:language>
    <meta:user-defined meta:name="OVERHEIDop.locatietype/OVERHEIDop.gebiedsmarkering">Adres</meta:user-defined>
    <meta:user-defined meta:name="DC.title">Aanvraag vergunning voor het wijzigen van omgevingsvergunning 964057 het verbouwen van het bedrijfspand aan Zernikestraat 2 te Bleiswijk</meta:user-defined>
    <meta:user-defined meta:name="DCTERMS.W3CDTF/DCTERMS.available">2026-08-05</meta:user-defined>
    <meta:user-defined meta:name="DCTERMS.W3CDTF/OVERHEIDop.jaargang">2026</meta:user-defined>
    <meta:user-defined meta:name="OVERHEIDop.publicationIssue">374316</meta:user-defined>
    <meta:user-defined meta:name="OVERHEIDop.GmbID/DC.identifier">gmb-2026-374316</meta:user-defined>
    <meta:user-defined meta:name="OVERHEIDop.versieInformatie"/>
  </office:meta>
</office:document-meta>
</file>