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inrichten van het terrein bij het woongebouw met 102 appartementen, Tweemolentjeskade 61 2612XZ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weemolentjeskade 61 2612XZ Delft |het inrichten van het terrein bij het woongebouw met 102 appartementen, , 03-08-2026</text:p>
            <text:p text:style-name="last-al">De aanvrager heeft de aanvraag voor een omgevingsvergunning ingetrokken. Tegen het intrekken van een aanvraag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42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415</meta:user-defined>
    <meta:user-defined meta:name="DCTERMS.abstract">Woongebouw met 102 appartementen "The Urban Woods Delft"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het inrichten van het terrein bij het woongebouw met 102 appartementen, Tweemolentjeskade 61 2612XZ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98</meta:user-defined>
    <meta:user-defined meta:name="OVERHEIDop.GmbID/DC.identifier">gmb-2026-374298</meta:user-defined>
    <meta:user-defined meta:name="OVERHEIDop.versieInformatie"/>
  </office:meta>
</office:document-meta>
</file>