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esselschadestraat 4 1054ET Amsterdam, Tesselschadestraat 12 1054E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bestemming ten opzichte van een eerdere vergunning</text:p>
            <text:p text:style-name="common-al">Zaakadres: Tesselschadestraat 4 1054ET Amsterdam, Tesselschadestraat 12 1054ET Amsterdam</text:p>
            <text:p text:style-name="common-al">Datum ontvangst: 30-07-2026</text:p>
            <text:p text:style-name="common-al">Zaaknummer: Z2026-033987</text:p>
            <text:p text:style-name="common-al">DSO-nummer: 202607300041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29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33987</meta:user-defined>
    <meta:user-defined meta:name="DCTERMS.abstract">wijzigen van de bestemming ten opzichte van een eerdere vergun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Tesselschadestraat 4 1054ET Amsterdam, Tesselschadestraat 12 1054ET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94</meta:user-defined>
    <meta:user-defined meta:name="OVERHEIDop.GmbID/DC.identifier">gmb-2026-374294</meta:user-defined>
    <meta:user-defined meta:name="OVERHEIDop.versieInformatie"/>
  </office:meta>
</office:document-meta>
</file>