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yklamawei 6, 8566 JL Nijemirdum: melding kleinschalig tanken van voertuigen/werktuigen met vloeibare brandstoffen. (Z.90264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kleinschalig tanken van voertuigen/werktuigen met vloeibare brandstoffen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7428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2647</meta:user-defined>
    <dc:language>nl</dc:language>
    <meta:user-defined meta:name="OVERHEIDop.locatietype/OVERHEIDop.gebiedsmarkering">Punt</meta:user-defined>
    <meta:user-defined meta:name="DC.title">Lyklamawei 6, 8566 JL Nijemirdum: melding kleinschalig tanken van voertuigen/werktuigen met vloeibare brandstoffen. (Z.902647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88</meta:user-defined>
    <meta:user-defined meta:name="OVERHEIDop.GmbID/DC.identifier">gmb-2026-374288</meta:user-defined>
    <meta:user-defined meta:name="OVERHEIDop.versieInformatie"/>
  </office:meta>
</office:document-meta>
</file>