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de bestemming aan de Lege Hearewei 14, 9054 KA Hijum (OV-2026-039049)</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wijzigen van de bestemming aan de Lege Hearewei 14, 9054 KA Hijum. Bij ons geregistreerd onder kenmerk: OV-2026-039049.</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3-08-2026. De gemeente Leeuwarden neemt daarover waarschijnlijk voor 28-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2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9049</meta:user-defined>
    <dc:language>nl</dc:language>
    <meta:user-defined meta:name="OVERHEIDop.locatietype/OVERHEIDop.gebiedsmarkering">Punt</meta:user-defined>
    <meta:user-defined meta:name="DC.title">Aanvraag omgevingsvergunning voor het wijzigen van de bestemming aan de Lege Hearewei 14, 9054 KA Hijum (OV-2026-039049)</meta:user-defined>
    <meta:user-defined meta:name="DCTERMS.W3CDTF/DCTERMS.available">2026-08-05</meta:user-defined>
    <meta:user-defined meta:name="DCTERMS.W3CDTF/OVERHEIDop.jaargang">2026</meta:user-defined>
    <meta:user-defined meta:name="OVERHEIDop.publicationIssue">374283</meta:user-defined>
    <meta:user-defined meta:name="OVERHEIDop.GmbID/DC.identifier">gmb-2026-374283</meta:user-defined>
    <meta:user-defined meta:name="OVERHEIDop.versieInformatie"/>
  </office:meta>
</office:document-meta>
</file>