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landsstraat 68B 1016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na-isoleren van de kop- en zijgevels, het isoleren van de kap aan de buitenzijde, het isoleren van de bestaande dakkapel, het vervangen van de ...</text:p>
            <text:p text:style-name="common-al">Besluit: verleend</text:p>
            <text:p text:style-name="common-al">Besluit verzonden op: 30-07-2026</text:p>
            <text:p text:style-name="common-al">Zaakadres: Elandsstraat 68B 1016SG Amsterdam</text:p>
            <text:p text:style-name="common-al">Zaaknummer: Z2026-005833</text:p>
            <text:p text:style-name="common-al">DSO-nummer: 20260208002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583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833</meta:user-defined>
    <meta:user-defined meta:name="DCTERMS.abstract">het na-isoleren van de kop- en zijgevels, het isoleren van de kap aan de buitenzijde, het isoleren van de bestaande dakkapel, het vervangen van de ...</meta:user-defined>
    <dc:language>nl</dc:language>
    <meta:user-defined meta:name="OVERHEIDop.locatietype/OVERHEIDop.gebiedsmarkering">Vlak</meta:user-defined>
    <meta:user-defined meta:name="DC.title">Besluit omgevingsvergunning reguliere procedure verleend Elandsstraat 68B 1016SG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75</meta:user-defined>
    <meta:user-defined meta:name="OVERHEIDop.GmbID/DC.identifier">gmb-2026-374275</meta:user-defined>
    <meta:user-defined meta:name="OVERHEIDop.versieInformatie"/>
  </office:meta>
</office:document-meta>
</file>