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lderdijkstraat 67-H 1053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egen funderingsherstel, realiseren van een uitbouw, interne verandering en realiseren van een buitentrap</text:p>
            <text:p text:style-name="common-al">Zaakadres: Bilderdijkstraat 67-H 1053KM Amsterdam</text:p>
            <text:p text:style-name="common-al">Datum ontvangst: 23-06-2026</text:p>
            <text:p text:style-name="common-al">Zaaknummer: Z2026-027473</text:p>
            <text:p text:style-name="common-al">DSO-nummer: 202606230028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473</meta:user-defined>
    <meta:user-defined meta:name="DCTERMS.abstract">plegen funderingsherstel, realiseren van een uitbouw, interne verandering en realiseren van een buiten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lderdijkstraat 67-H 1053KM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71</meta:user-defined>
    <meta:user-defined meta:name="OVERHEIDop.GmbID/DC.identifier">gmb-2026-374271</meta:user-defined>
    <meta:user-defined meta:name="OVERHEIDop.versieInformatie"/>
  </office:meta>
</office:document-meta>
</file>