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Gereedmelding (technische bouwactiviteit), Bathemerweg 16 te Haa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elding bouwactiviteit (technisch) voor de locatie Bathemerweg 16 te Haarle is afgehandeld. De melding is geregistreerd onder zaaknummer Z2026-0000213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742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136</meta:user-defined>
    <meta:user-defined meta:name="DCTERMS.abstract">Betreft: Melding op locatie Bathemerweg 16 te Haarl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afhandeling Gereedmelding (technische bouwactiviteit), Bathemerweg 16 te Haarl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68</meta:user-defined>
    <meta:user-defined meta:name="OVERHEIDop.GmbID/DC.identifier">gmb-2026-374268</meta:user-defined>
    <meta:user-defined meta:name="OVERHEIDop.versieInformatie"/>
  </office:meta>
</office:document-meta>
</file>