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urgemeester Hovylaan 7, 2552 T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cypres (stamomtrek 180-200 cm), staande in de voortuin van het perceel Burgemeester Hovylaan 7 </text:p>
            <text:p text:style-name="common-al"/>
            <text:p text:style-name="common-al">Ons kenmerk: VTH2026-6572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urgemeester Hovylaan 7, 2552 T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2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720</meta:user-defined>
    <meta:user-defined meta:name="DCTERMS.abstract">het kappen van 1 cypres (stamomtrek 180-200 cm), staande in de voortuin van het perceel Burgemeester Hovylaan 7</meta:user-defined>
    <dc:language>nl</dc:language>
    <meta:user-defined meta:name="OVERHEIDop.locatietype/OVERHEIDop.gebiedsmarkering">Punt</meta:user-defined>
    <meta:user-defined meta:name="DC.title">Omgevingsvergunning - Aangevraagd, Burgemeester Hovylaan 7, 2552 TA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66</meta:user-defined>
    <meta:user-defined meta:name="OVERHEIDop.GmbID/DC.identifier">gmb-2026-374266</meta:user-defined>
    <meta:user-defined meta:name="OVERHEIDop.versieInformatie"/>
  </office:meta>
</office:document-meta>
</file>