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reed melding (Wet kwaliteitsborging) voor het bouwen van een loods op de locatie Haverkampsweg 5, 7396BS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4 juli 2026</text:p>
            <text:p text:style-name="common-al">Kenmerk: Z2026-00001410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42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10</meta:user-defined>
    <meta:user-defined meta:name="DCTERMS.abstract">Haverkampsweg 5, 7396BS Terwol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reed melding (Wet kwaliteitsborging) voor het bouwen van een loods op de locatie Haverkampsweg 5, 7396BS 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60</meta:user-defined>
    <meta:user-defined meta:name="OVERHEIDop.GmbID/DC.identifier">gmb-2026-374260</meta:user-defined>
    <meta:user-defined meta:name="OVERHEIDop.versieInformatie"/>
  </office:meta>
</office:document-meta>
</file>