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verleend, Maesdammerlaan 1, 1861 LN Bergen (NH), het inpandig wijzigen van de hoofddraagconstructie, verzenddatum 3 augustus 2026 (Z2026-0000598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technisch)</text:p>
              </text:list-item>
              <text:list-item text:style-override="id1-3-2-1-1-2-2">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7425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5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5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980</meta:user-defined>
    <meta:user-defined meta:name="DCTERMS.abstract">Maesdammerlaan 1, 1861 LN Bergen (NH), het inpandig wijzigen van de hoofddraagconstructie, verzenddatum 3 augustus 2026 (Z2026-00005980)</meta:user-defined>
    <dc:language>nl</dc:language>
    <meta:user-defined meta:name="OVERHEIDop.locatietype/OVERHEIDop.gebiedsmarkering">Vlak</meta:user-defined>
    <meta:user-defined meta:name="DC.title">Gemeente Bergen, aanvraag omgevingsvergunning (regulier) verleend, Maesdammerlaan 1, 1861 LN Bergen (NH), het inpandig wijzigen van de hoofddraagconstructie, verzenddatum 3 augustus 2026 (Z2026-00005980)</meta:user-defined>
    <meta:user-defined meta:name="DCTERMS.W3CDTF/DCTERMS.available">2026-08-06</meta:user-defined>
    <meta:user-defined meta:name="DCTERMS.W3CDTF/OVERHEIDop.jaargang">2026</meta:user-defined>
    <meta:user-defined meta:name="OVERHEIDop.publicationIssue">374255</meta:user-defined>
    <meta:user-defined meta:name="OVERHEIDop.GmbID/DC.identifier">gmb-2026-374255</meta:user-defined>
    <meta:user-defined meta:name="OVERHEIDop.versieInformatie"/>
  </office:meta>
</office:document-meta>
</file>