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realiseren van een hotel en een benedenwoning aan Veldpoortstraat 11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44658</text:p>
            <text:p text:style-name="common-al">Voor : Realiseren hotel en benedenwoning</text:p>
            <text:p text:style-name="common-al">Locatie : Veldpoortstraat 11, (3961 BK) Wijk bij Duurstede</text:p>
            <text:p text:style-name="common-al">Datum verzonden : 24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4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44658</meta:user-defined>
    <dc:language>nl</dc:language>
    <meta:user-defined meta:name="OVERHEIDop.locatietype/OVERHEIDop.gebiedsmarkering">Adres</meta:user-defined>
    <meta:user-defined meta:name="DC.title">Toestemming voor het realiseren van een hotel en een benedenwoning aan Veldpoortstraat 11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46</meta:user-defined>
    <meta:user-defined meta:name="OVERHEIDop.GmbID/DC.identifier">gmb-2026-374246</meta:user-defined>
    <meta:user-defined meta:name="OVERHEIDop.versieInformatie"/>
  </office:meta>
</office:document-meta>
</file>