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euningenstraat 148-H t/m 148-3 1051X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funderingsherstel en een uitbouw inclusief constructieve doorbraken waarbij het balkon wordt omgezet tot dakterras en het vergroten de balkons op de eerste, tweede en derde verdieping</text:p>
            <text:p text:style-name="common-al">Zaakadres: Van Beuningenstraat 148-H t/m 148-1 1051XW Amsterdam</text:p>
            <text:p text:style-name="common-al">Datum ontvangst: 18-06-2026</text:p>
            <text:p text:style-name="common-al">Zaaknummer: Z2026-026769</text:p>
            <text:p text:style-name="common-al">DSO-nummer: 202606180034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2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69</meta:user-defined>
    <meta:user-defined meta:name="DCTERMS.abstract">realiseren van funderingsherstel en een uitbouw inclusief constructieve doorbraken waarbij het balkon wordt omgezet tot dakterras en het vergroten..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Beuningenstraat 148-H t/m 148-3 1051XW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45</meta:user-defined>
    <meta:user-defined meta:name="OVERHEIDop.GmbID/DC.identifier">gmb-2026-374245</meta:user-defined>
    <meta:user-defined meta:name="OVERHEIDop.versieInformatie"/>
  </office:meta>
</office:document-meta>
</file>