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De Breekstraat 80 1024 LK Amsterdam, Liergouw 54 1026 BW Amsterdam</text:p>
      <text:section text:name="zakelijke-mededeling_id1-3-2" text:style-name="zakelijke-mededeling">
        <text:section text:name="zakelijke-mededeling-tekst_id1-3-2-1" text:style-name="zakelijke-mededeling-tekst">
          <text:section text:name="tekst_id1-3-2-1-1" text:style-name="tekst">
            <text:p text:style-name="common-al">Omschrijving: snoeien van 4 bomen (op stam zetten van 3 meter)</text:p>
            <text:p text:style-name="common-al">Besluit: verleend</text:p>
            <text:p text:style-name="common-al">Besluit verzonden op: 31-07-2026</text:p>
            <text:p text:style-name="common-al">Zaakadres: De Breekstraat 80 1024 LK Amsterdam, Liergouw 54 1026 BW Amsterdam</text:p>
            <text:p text:style-name="common-al">Zaaknummer: Z2026-029384</text:p>
            <text:p text:style-name="common-al">DSO-nummer: 2026070201203</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wabovergunningensdn@amsterdam.nl?Subject=Dossiernummer Z2026-029384" xlink:type="simple">wabovergunningensdn@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31-07-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423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3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3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29384</meta:user-defined>
    <meta:user-defined meta:name="DCTERMS.abstract">snoeien van 4 bomen (op stam zetten van 3 meter)</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Besluit omgevingsvergunning reguliere procedure vellen van een houtopstand (kap) verleend De Breekstraat 80 1024 LK Amsterdam, Liergouw 54 1026 BW Amsterdam</meta:user-defined>
    <meta:user-defined meta:name="OVERHEIDop.datumEindeReactietermijn">2026-09-15</meta:user-defined>
    <meta:user-defined meta:name="OVERHEIDop.terinzageleggingBG">https://mijnpublicaties.nl/Publicatie/60d877d9-c019-4f7b-4a21-08dee7b74b38</meta:user-defined>
    <meta:user-defined meta:name="DCTERMS.W3CDTF/DCTERMS.available">2026-08-05</meta:user-defined>
    <meta:user-defined meta:name="DCTERMS.W3CDTF/OVERHEIDop.jaargang">2026</meta:user-defined>
    <meta:user-defined meta:name="OVERHEIDop.publicationIssue">374234</meta:user-defined>
    <meta:user-defined meta:name="OVERHEIDop.GmbID/DC.identifier">gmb-2026-374234</meta:user-defined>
    <meta:user-defined meta:name="OVERHEIDop.versieInformatie"/>
  </office:meta>
</office:document-meta>
</file>