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7 bomen, Grote Bisschop voor nummer 29 en 31 in Heino, Langerhorstweg tegenover nr 30a in Broekland, Weidelaan nabij nr 187 t/m 197 in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Grote Bisschop voor nummer 29 en 31 in Heino, Langerhorstweg tegenover nr 30a in Broekland, Weidelaan nabij nr 187 t/m 197 in Raalte</text:p>
            <text:p text:style-name="common-al">
            <text:span text:style-name="nadrukvet">Zaakomschrijving:</text:span> het kappen van 7 bomen</text:p>
            <text:p text:style-name="common-al">
            <text:span text:style-name="nadrukvet">Zaaknummer:</text:span> 0177ESUITE56698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6698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669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42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77ESUITE566982026</meta:user-defined>
    <meta:user-defined meta:name="DCTERMS.abstract">het kappen van 7 bom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het kappen van 7 bomen, Grote Bisschop voor nummer 29 en 31 in Heino, Langerhorstweg tegenover nr 30a in Broekland, Weidelaan nabij nr 187 t/m 197 in Raalte</meta:user-defined>
    <meta:user-defined meta:name="DCTERMS.W3CDTF/DCTERMS.available">2026-08-05</meta:user-defined>
    <meta:user-defined meta:name="DCTERMS.W3CDTF/OVERHEIDop.jaargang">2026</meta:user-defined>
    <meta:user-defined meta:name="OVERHEIDop.publicationIssue">374216</meta:user-defined>
    <meta:user-defined meta:name="OVERHEIDop.GmbID/DC.identifier">gmb-2026-374216</meta:user-defined>
    <meta:user-defined meta:name="OVERHEIDop.versieInformatie"/>
  </office:meta>
</office:document-meta>
</file>