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vangen glasvezelaansluitingen door middel van boringen in de buurt van Oosteindseweg 38 te Bergschenh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 instemmingsbesluit</text:p>
            <text:p text:style-name="common-al">650066 in de buurt van Oosteindseweg 38, 2661ED, Bergschenhoek. </text:p>
            <text:p text:style-name="common-al">Het vervangen glasvezelaansluitingen door middel van boringen (verleend en verzonden 29-07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7420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0066 </meta:user-defined>
    <dc:language>nl</dc:language>
    <meta:user-defined meta:name="OVERHEIDop.locatietype/OVERHEIDop.gebiedsmarkering">Adres</meta:user-defined>
    <meta:user-defined meta:name="DC.title">Toestemming voor het vervangen glasvezelaansluitingen door middel van boringen in de buurt van Oosteindseweg 38 te Bergschenhoe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208</meta:user-defined>
    <meta:user-defined meta:name="OVERHEIDop.GmbID/DC.identifier">gmb-2026-374208</meta:user-defined>
    <meta:user-defined meta:name="OVERHEIDop.versieInformatie"/>
  </office:meta>
</office:document-meta>
</file>