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tekeninggelestreepSelmaLagerloflaani098497f7-409e-4b27-80d9-06491b39cc6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instellen parkeerverbod Selma Lagerlöflaan</text:p>
      <text:section text:name="regeling_id1-3-2" text:style-name="regeling">
        <text:section text:name="aanhef_id1-3-2-1" text:style-name="aanhef">
          <text:section text:name="context_id1-3-2-1-1" text:style-name="context">
            <text:p text:style-name="context.al">Nr. 61381-2026</text:p>
            <text:p text:style-name="context_bottom"/>
          </text:section>
          <text:p text:style-name="aanhef_wie">Burgemeester en wethouders van Assen</text:p>
          <text:section text:name="considerans_id1-3-2-1-3" text:style-name="considerans">
            <text:p text:style-name="tussenkopcur">
            <text:span text:style-name="nadrukvet">Overwegingen ten aanzien van het besluit</text:span>
          </text:p>
            <text:p text:style-name="considerans.al">De Selma Lagerlöflaan is gelegen in de wijk Luchiesland Zuid te Assen en maakt onderdeel uit van de 30 km/uur zone. De Selma Lagerlöflaan is aangeduid als erftoegangsweg. Op erftoegangswegen staat de verblijfsfunctie centraal en is de verkeersfunctie daaraan ondergeschikt. De Selma Lagerlöflaan ligt direct ten westen van het winkelcentrum Nobellaan en kent een aantal inritten naar parkeerterreinen bij het winkelcentrum. Daarnaast wordt de bevoorrading voor een aantal winkels via de Selma Lagerlöflaan afgewikkeld.</text:p>
            <text:p text:style-name="considerans.al">Het laaddok van de supermarkt in het winkelcentrum is gevestigd aan de Selma Lagerlöflaan. Om het laaddok in te kunnen rijden moeten vrachtwagens achteruit manoeuvreren, waarbij vrijwel de gehele rijbaan benodigd is. Wanneer auto’s aan de westzijde van de rijbaan geparkeerd staan is het moeilijk voor de chauffeur om de manoeuvre te maken. Daarbij neemt risico op verkeersonveilige situaties toe. </text:p>
            <text:p text:style-name="considerans.al">Aan de Stadhouderslaan op de hoek met de Selma Lagerlöflaan is een Islamitische Moskee gevestigd. Het terrein is bereikbaar vanaf de Selma Lagerlöflaan en bezoekers parkeren veelal aan de westzijde van de Selma Lagerlöflaan. De geparkeerde voertuigen hinderen daarmee de eerdergenoemde manoeuvres voor vrachtverkeer richting het laaddok van de supermarkt. </text:p>
            <text:p text:style-name="considerans.al">Om het manoeuvreren makkelijker te maken en het risico op verkeersonveilige situaties te beperken is voorgesteld om langs een gedeelte van de Selma Lagerlöflaan een parkeerverbod in te stellen. Dit door een gele onderbroken streep aan de westzijde van de rijbaan ter hoogte van het perceel Selma Lagerlöflaan tot en met het toegangspad tot het terrein van de Islamitische Moskee aan te brengen. De gele onderbroken streep krijgt een lengte van circa 35 meter. Met deze lengte wordt de parkeergelegenheid zo min mogelijk beperkt terwijl de verkeersveiligheid bevorderd wordt. </text:p>
            <text:p text:style-name="considerans.al">
            <text:span text:style-name="nadrukvet">Maatregelen</text:span>
          </text:p>
            <text:p text:style-name="considerans.al">Door middel van het aanbrengen van een gele onderbroken streep als bedoel in artikel 24 van het RVV 1990, een parkeerverbod over een lengte van circa 35 meter in te stellen aan de westzijde van de rijbaan van de Selma Lagerlöflaan, ter hoogte van het perceel Selma Lagerlöflaan 7.</text:p>
            <text:p text:style-name="considerans.al">
            <text:span text:style-name="nadrukvet">Belangenafweging</text:span>
          </text:p>
            <text:p text:style-name="considerans.al">Gelet op artikel 2 van de Wegenverkeerswet strekken deze maatregelen tot het verzekeren van de veiligheid op de weg en het beschermen van weggebruikers en passagiers. De vrijheid van het verkeer komt bij het instellen van deze maatregel enigszins in het geding. Gelet op voorgenoemde overweging wordt dat in dit geval echter van ondergeschikt belang geacht. Hierover is contact geweest met de aanwonenden en de Islamitische Stichting en de Apostolische Kerk. Zij hebben ingestemd met het voornemen tot het invoeren van een parkeerverbod met een gele onderbroken streep.</text:p>
            <text:p text:style-name="considerans.al">Burgemeester en wethouders zijn op grond van artikel 18, eerste lid, onder d, van de Wegenverkeerswet 1994 bevoegd dit verkeersbesluit te nemen.</text:p>
            <text:p text:style-name="considerans.al">Overeenkomstig artikel 24 van het Besluit administratieve bepalingen inzake het wegverkeer is overleg gepleegd met de (gemandateerde van) de korpschef van de politie.</text:p>
            <text:p text:style-name="considerans.al">Gelet op de bepalingen in de Wegenverkeerswet 1994, het Reglement verkeersregels en verkeerstekens 1990 en het Besluit administratieve bepalingen inzake het wegverkeer;</text:p>
            <text:p text:style-name="considerans.al">Gelet op de bepalingen in de WVW 1994, het Reglement verkeersregels en verkeerstekens 1990 en het BABW;</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middel van het aanbrengen van een gele onderbroken streep als bedoel in artikel 24 van het RVV 1990, een parkeerverbod over een lengte van circa 35 meter in te stellen aan de westzijde van de rijbaan van de Selma Lagerlöflaan, ter hoogte van het perceel Selma Lagerlöflaan 7.</text:p>
                <text:p text:style-name="al">
                <draw:frame><draw:text-box><text:section text:name="plaatje_id1-3-2-2-1-1-1-3-1" text:style-name="plaatje">
                  <text:p text:style-name="illustratie_id1-3-2-2-1-1-1-3-1-1"><draw:frame draw:style-name="illustratie_id1-3-2-2-1-1-1-3-1-1" text:anchor-type="paragraph" svg:width="150mm" svg:height="140.29999999999998mm"><draw:image xlink:href="Pictures/SituatietekeninggelestreepSelmaLagerloflaani098497f7-409e-4b27-80d9-06491b39cc67.png" xlink:type="simple"/></draw:frame></text:p>
                </text:section></draw:text-box></draw:frame>
              </text:p>
              </text:list-item>
            </text:list>
            <text:p text:style-name="tekst_bottom"/>
          </text:section>
        </text:section>
        <text:section text:name="regeling-sluiting_id1-3-2-3" text:style-name="regeling-sluiting">
          <text:section text:name="gegeven_id1-3-2-3-1" text:style-name="gegeven">
            <text:p text:style-name="dagtekening">
            <text:span text:style-name="plaats">Assen</text:span>
            <text:span text:style-name="datum">3 augustus 2026</text:span>
          </text:p>
          </text:section>
          <text:section text:name="ondertekening_id1-3-2-3-2">
            <text:p><text:span text:style-name="functie">Burgemeester en wethouders,</text:span></text:p>
            <text:p><text:span text:style-name="deze">Namens deze,</text:span></text:p>
            <text:p><text:span text:style-name="ondertekening_naam">
            <text:span text:style-name="voornaam">Teammanger</text:span>
            <text:span text:style-name="achternaam">Ruimte</text:span>
          </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Dit besluit treedt in werking op de dag na de openbare bekendmaking ervan. Iedere belanghebbende</text:p>
          <text:p text:style-name="bezwaarschrift_al">die het met dit besluit niet eens is kan daartegen binnen zes weken na de datum van openbare bekendmaking een gemotiveerd bezwaarschrift indienen. Deze dient te worden gericht aan burgemeester en wethouders van de gemeente Assen, Postbus 30018, 9400 RA Assen. Het maken van bezwaar schorst niet de werking van dit besluit.</text:p>
          <text:p text:style-name="bezwaarschrift_al">Vermeld in uw bezwaarschrift in elk geval:</text:p>
          <text:p text:style-name="bezwaarschrift_al">- uw naam, adres en telefoonnummer;</text:p>
          <text:p text:style-name="bezwaarschrift_al">- de datum waarop u het bezwaar indient;</text:p>
          <text:p text:style-name="bezwaarschrift_al">- het besluit waartegen u bezwaar maakt (stuur zo mogelijk een kopie van het besluit mee);</text:p>
          <text:p text:style-name="bezwaarschrift_al">- waarom u het niet eens bent met het besluit;</text:p>
          <text:p text:style-name="bezwaarschrift_al">- uw handtekening.</text:p>
          <text:p text:style-name="bezwaarschrift_al">Bij de Voorzieningenrechter van de Afdeling Bestuursrecht van de Rechtbank Noord-Nederland, Postbus 150, 9700 AD Groningen, kan een verzoek om voorlopige voorziening (waaronder schorsing) worden ingediend. Zo’n verzoek kan pas worden gedaan als het bezwaarschrift is ingediend en onverwijlde spoed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3-1-1" style:parent-style-name="Standard">
      <style:paragraph-properties style:line-spacing="0mm" style:text-autospace="none" ofo:line-height="0.001cm"/>
    </style:style>
    <style:style style:family="graphic" style:name="illustratie_id1-3-2-2-1-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7420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0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0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ssen</meta:user-defined>
    <meta:user-defined meta:name="OVERHEID.Gemeente/OVERHEID.authority">Assen</meta:user-defined>
    <meta:user-defined meta:name="OVERHEID.Informatietype/DC.type">officiële publicatie</meta:user-defined>
    <meta:user-defined meta:name="OVERHEIDop.Rubriek/DC.type">verkeersbesluit of -mededeling</meta:user-defined>
    <meta:user-defined meta:name="OVERHEID.Gemeente/DCTERMS.publisher">Ass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Assen - Verkeersbesluit instellen parkeerverbod Selma Lagerlöflaan - Selma Lagerloflaa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61381-2026</meta:user-defined>
    <meta:user-defined meta:name="DCTERMS.abstract">Verkeersbesluit instellen parkeerverbod Selma Lagerlöflaan</meta:user-defined>
    <meta:user-defined meta:name="OVERHEIDop.verkeersbordcode">WM8</meta:user-defined>
    <dc:language>nl</dc:language>
    <meta:user-defined meta:name="OVERHEIDop.locatietype/OVERHEIDop.gebiedsmarkering">Lijn</meta:user-defined>
    <meta:user-defined meta:name="DC.title">Verkeersbesluit instellen parkeerverbod Selma Lagerlöflaan</meta:user-defined>
    <meta:user-defined meta:name="DCTERMS.W3CDTF/DCTERMS.available">2026-08-18</meta:user-defined>
    <meta:user-defined meta:name="OVERHEIDop.externeBijlage">Getekend besluit|exb-2026-27943</meta:user-defined>
    <meta:user-defined meta:name="DCTERMS.W3CDTF/OVERHEIDop.jaargang">2026</meta:user-defined>
    <meta:user-defined meta:name="OVERHEIDop.publicationIssue">374207</meta:user-defined>
    <meta:user-defined meta:name="OVERHEIDop.GmbID/DC.identifier">gmb-2026-374207</meta:user-defined>
    <meta:user-defined meta:name="OVERHEIDop.versieInformatie"/>
  </office:meta>
</office:document-meta>
</file>