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Kermis op het Kerkplein in Varsseveld</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burgemeester danwel het college van Oude IJsselstreek, voor zover het ieders bevoegdheden betreft, een besluit genomen op de aanvraag voor het organiseren van het evenement Kermis op het Kerkplein op 15 en 16 augustus 2026 op de locatie Kerkplein 17 in Varsseveld.</text:p>
            <text:p text:style-name="common-al">Kerkplein is gedeeltelijk afgesloten.</text:p>
            <text:p text:style-name="common-al">Zaaknummer: 1374896</text:p>
            <text:p text:style-name="common-al">Het besluit is verzonden op 29 juli 2026.</text:p>
            <text:p text:style-name="common-al"/>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42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Kermis op het Kerkplein in Varsseveld</meta:user-defined>
    <meta:user-defined meta:name="DCTERMS.W3CDTF/DCTERMS.available">2026-08-05</meta:user-defined>
    <meta:user-defined meta:name="DCTERMS.W3CDTF/OVERHEIDop.jaargang">2026</meta:user-defined>
    <meta:user-defined meta:name="OVERHEIDop.externeBijlage">Evenementenvergunning Kermis op het Kerkplein|exb-2026-27942</meta:user-defined>
    <meta:user-defined meta:name="OVERHEIDop.publicationIssue">374206</meta:user-defined>
    <meta:user-defined meta:name="OVERHEIDop.GmbID/DC.identifier">gmb-2026-374206</meta:user-defined>
    <meta:user-defined meta:name="OVERHEIDop.versieInformatie"/>
  </office:meta>
</office:document-meta>
</file>