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702057785if81e7bc9-f46c-45a6-807b-b0999c569d3c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opheffen gehandicaptenparkeerplaats op kenteken, Postjeskade 69-7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Postjeskade 69-71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Postjeskade 69-71 (parkeervaknummer 118570486285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5.44905660377358mm"><draw:image xlink:href="Pictures/Afbeelding1702057785if81e7bc9-f46c-45a6-807b-b0999c569d3c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2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Postjeskade 69-71 - Postjeskade 69-7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Postjeskade 69-7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opheffen gehandicaptenparkeerplaats op kenteken, Postjeskade 69-7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03</meta:user-defined>
    <meta:user-defined meta:name="OVERHEIDop.GmbID/DC.identifier">gmb-2026-374203</meta:user-defined>
    <meta:user-defined meta:name="OVERHEIDop.versieInformatie"/>
  </office:meta>
</office:document-meta>
</file>