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telecommunicatiekabels (glasvezel) voor (nieuwbouw)huisaansluitingen in de buurt van Violierenweg 18 g te Bleis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51350 in de buurt van Violierenweg 18 g, 2665MX, Bleiswijk. </text:p>
            <text:p text:style-name="common-al">Het aanleggen van telecommunicatiekabels (glasvezel) voor (nieuwbouw)huisaansluitingen (verleend en verzonden 29-07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20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0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0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1350 </meta:user-defined>
    <dc:language>nl</dc:language>
    <meta:user-defined meta:name="OVERHEIDop.locatietype/OVERHEIDop.gebiedsmarkering">Adres</meta:user-defined>
    <meta:user-defined meta:name="DC.title">Toestemming voor het aanleggen van telecommunicatiekabels (glasvezel) voor (nieuwbouw)huisaansluitingen in de buurt van Violierenweg 18 g te Bleisw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02</meta:user-defined>
    <meta:user-defined meta:name="OVERHEIDop.GmbID/DC.identifier">gmb-2026-374202</meta:user-defined>
    <meta:user-defined meta:name="OVERHEIDop.versieInformatie"/>
  </office:meta>
</office:document-meta>
</file>