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aluminium bouwsteiger van 24 augustus tot en met 27 augustus 2026, ter hoogte van Kerkstraat 3, 2271 CP Voorburg - kenmerk 000024436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aluminium bouwsteiger van 24 augustus tot en met 27 augustus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3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42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3680</meta:user-defined>
    <dc:language>nl</dc:language>
    <meta:user-defined meta:name="OVERHEIDop.locatietype/OVERHEIDop.gebiedsmarkering">Punt</meta:user-defined>
    <meta:user-defined meta:name="DC.title">Aanvraag vergunning voor het plaatsen van een aluminium bouwsteiger van 24 augustus tot en met 27 augustus 2026, ter hoogte van Kerkstraat 3, 2271 CP Voorburg - kenmerk 0000244368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01</meta:user-defined>
    <meta:user-defined meta:name="OVERHEIDop.GmbID/DC.identifier">gmb-2026-374201</meta:user-defined>
    <meta:user-defined meta:name="OVERHEIDop.versieInformatie"/>
  </office:meta>
</office:document-meta>
</file>