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09378669ic612676b-cd15-4741-ba4e-d2aec7926eaf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gehandicaptenparkeerplaats op kenteken, Postjeskade 69-7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Postjeskade 69-71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Postjeskade 69-71 (parkeervaknummer 118564486284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8.23962264150943mm"><draw:image xlink:href="Pictures/Afbeelding109378669ic612676b-cd15-4741-ba4e-d2aec7926eaf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19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Postjeskade 69-71 - Postjeskade 69-7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Postjeskade 69-7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opheffen gehandicaptenparkeerplaats op kenteken, Postjeskade 69-7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96</meta:user-defined>
    <meta:user-defined meta:name="OVERHEIDop.GmbID/DC.identifier">gmb-2026-374196</meta:user-defined>
    <meta:user-defined meta:name="OVERHEIDop.versieInformatie"/>
  </office:meta>
</office:document-meta>
</file>